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margin-left="1.129cm" fo:margin-right="0cm" fo:line-height="0.917cm" fo:text-indent="-1.129cm" style:auto-text-indent="false"/>
    </style:style>
    <style:style style:name="P2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style:font-name="標楷體" fo:font-size="16pt" fo:font-weight="bold" style:letter-kerning="false" style:font-name-asian="標楷體1" style:font-size-asian="16pt" style:font-weight-asian="bold" style:font-name-complex="新細明體" style:font-size-complex="16pt"/>
    </style:style>
    <style:style style:name="T2" style:family="text">
      <style:text-properties style:font-name="標楷體" fo:font-size="16pt" style:letter-kerning="false" style:font-name-asian="標楷體1" style:font-size-asian="16pt" style:font-name-complex="新細明體" style:font-size-complex="16pt"/>
    </style:style>
    <style:style style:name="T3" style:family="text">
      <style:text-properties style:font-name="標楷體" fo:font-size="16pt" style:letter-kerning="false" style:font-name-asian="標楷體1" style:font-size-asian="16pt" style:font-name-complex="Times New Roman" style:font-size-complex="16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1">研究績優教師申請資料填表說明</text:span></text:p>
      <text:p text:style-name="P1"><text:span text:style-name="T2">一、依據本校研究績優教師獎勵要點（104年6月29日修正發布）辦理。</text:span></text:p>
      <text:p text:style-name="P1"><text:span text:style-name="T2">二、申請人須填寫2份資料，分別為「研究績優教師申請表（word檔）」及「教師著作目錄核分表(excel 檔)」。</text:span></text:p>
      <text:p text:style-name="P1"><text:span text:style-name="T2">三、請下載研究績優教師申請表（A4 紙張），並於表格內有標示※符號之處填註確實之資料。</text:span></text:p>
      <text:p text:style-name="P1"><text:span text:style-name="T2">四、請下載教師著作目錄核分表</text:span><text:span text:style-name="T3">(A4</text:span><text:span text:style-name="T2">紙張，e</text:span><text:span text:style-name="T3">xcel </text:span><text:span text:style-name="T2">檔)逐項填寫。申請人得以「參考文獻」的書寫方式直接將著作的目錄複製貼到欄位中，再於該列資料中，依據核分標準於其後的欄位填寫所得分數。</text:span></text:p>
      <text:p text:style-name="P1"><text:span text:style-name="T2">五、請將申請表放在第1頁，其後為教師著作目錄核分表，裝訂完成，經單位主管簽章，於104年9月2日（星期三）17時前將資料送交人事室彙辦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423cm" style:layout-grid-ruby-height="0.212cm" style:layout-grid-mode="li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dc:creator>user</dc:creator>
    <meta:editing-cycles>2</meta:editing-cycles>
    <meta:creation-date>2015-07-13T03:31:00</meta:creation-date>
    <dc:date>2015-07-13T04:00:00</dc:date>
    <meta:editing-duration>PT21M</meta:editing-duration>
    <meta:generator>LibreOffice/5.1.3.2$Windows_x86 LibreOffice_project/644e4637d1d8544fd9f56425bd6cec110e49301b</meta:generator>
    <meta:document-statistic meta:table-count="0" meta:image-count="0" meta:object-count="0" meta:page-count="1" meta:paragraph-count="6" meta:word-count="283" meta:character-count="307" meta:non-whitespace-character-count="304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