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style:font-name-complex="新細明體" fo:font-weight="bold" style:font-weight-asian="bold" style:letter-kerning="false" fo:font-size="16pt" style:font-size-asian="16pt" style:font-size-complex="16pt"/>
    </style:style>
    <style:style style:name="P2" style:parent-style-name="內文" style:family="paragraph">
      <style:paragraph-properties fo:line-height="0.3611in" fo:margin-left="0.4444in" fo:text-indent="-0.4444in">
        <style:tab-stops/>
      </style:paragraph-properties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3" style:parent-style-name="內文" style:family="paragraph">
      <style:paragraph-properties fo:line-height="0.3611in" fo:margin-left="0.4444in" fo:text-indent="-0.4444in">
        <style:tab-stops/>
      </style:paragraph-properties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4" style:parent-style-name="內文" style:family="paragraph">
      <style:paragraph-properties fo:line-height="0.3611in" fo:margin-left="0.4444in" fo:text-indent="-0.4444in">
        <style:tab-stops/>
      </style:paragraph-properties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5" style:parent-style-name="內文" style:family="paragraph">
      <style:paragraph-properties style:text-autospace="none" fo:line-height="0.3611in" fo:margin-left="0.4444in" fo:text-indent="-0.4444in">
        <style:tab-stops/>
      </style:paragraph-properties>
    </style:style>
    <style:style style:name="T6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17" style:parent-style-name="內文" style:family="paragraph">
      <style:paragraph-properties style:text-autospace="none" fo:line-height="0.3611in" fo:margin-left="0.4444in" fo:text-indent="-0.4444in">
        <style:tab-stops/>
      </style:paragraph-properties>
    </style:style>
    <style:style style:name="T18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</office:automatic-styles>
  <office:body>
    <office:text text:use-soft-page-breaks="true">
      <text:p text:style-name="P1">研究績優教師申請資料填表說明</text:p>
      <text:p text:style-name="P2">一、依據內政部中央警察大學研究績優教師獎勵要點（109年1月20日修正發布）辦理。</text:p>
      <text:p text:style-name="P3">二、申請人須填寫2份資料，分別為「研究績優教師申請表」及「教師著作目錄核分表」。</text:p>
      <text:p text:style-name="P4">三、請下載研究績優教師申請表（A4 紙張），並於表格內有標示※符號之處填註確實之資料。</text:p>
      <text:p text:style-name="P5"><text:span text:style-name="T6">四、請下載教師著作目錄核分表</text:span><text:span text:style-name="T7">(A</text:span><text:span text:style-name="T8">4</text:span><text:span text:style-name="T9">紙張，</text:span><text:span text:style-name="T10">e</text:span><text:span text:style-name="T11">xcel<text:s/></text:span><text:span text:style-name="T12">檔</text:span><text:span text:style-name="T13">)</text:span><text:span text:style-name="T14">逐項填寫。申請人得</text:span><text:span text:style-name="T15">以「參考文獻」的書寫方式直接將著作的目錄複製貼到欄位中，再於該列資料中，依據核分標準於其後的欄位填寫所得分數</text:span><text:span text:style-name="T16">。</text:span></text:p>
      <text:p text:style-name="P17"><text:span text:style-name="T18">五、請將申請表放在第</text:span><text:span text:style-name="T19">1</text:span><text:span text:style-name="T20">頁，其後為教師著作目錄核分表，裝訂完成，</text:span><text:span text:style-name="T21">經</text:span><text:span text:style-name="T22">單位主管簽章，</text:span><text:span text:style-name="T23">並</text:span><text:span text:style-name="T24">將資料送交人事室彙辦</text:span><text:span text:style-name="T25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信恒 陳</dc:creator>
    <meta:creation-date>2020-04-07T07:54:00Z</meta:creation-date>
    <dc:date>2020-04-07T07:54:00Z</dc:date>
    <meta:template xlink:href="Normal.dotm" xlink:type="simple"/>
    <meta:editing-cycles>2</meta:editing-cycles>
    <meta:editing-duration>PT0S</meta:editing-duration>
    <meta:document-statistic meta:page-count="1" meta:paragraph-count="1" meta:word-count="42" meta:character-count="286" meta:row-count="2" meta:non-whitespace-character-count="245"/>
  </office:meta>
</office:document-meta>
</file>