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1" svg:font-family="'DejaVu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0.3055in" fo:text-align="center" style:justify-single-word="false"/>
      <style:text-properties style:font-name="標楷體" fo:font-size="18pt" style:font-name-asian="標楷體1" style:font-size-asian="18pt" style:font-size-complex="18pt"/>
    </style:style>
    <style:style style:name="P2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3" style:family="paragraph" style:parent-style-name="Standard">
      <style:paragraph-properties fo:margin-left="0.2626in" fo:margin-right="0in" fo:text-indent="-0.2626in" style:auto-text-indent="false"/>
    </style:style>
    <style:style style:name="P4" style:family="paragraph" style:parent-style-name="Standard">
      <style:paragraph-properties fo:margin-left="0in" fo:margin-right="0in" fo:text-indent="2.9535in" style:auto-text-indent="false"/>
    </style:style>
    <style:style style:name="P5" style:family="paragraph" style:parent-style-name="Standard">
      <style:paragraph-properties fo:margin-left="0in" fo:margin-right="0in" fo:text-indent="2.9535in" style:auto-text-indent="false"/>
      <style:text-properties style:font-name="標楷體" fo:font-size="16pt" style:font-name-asian="標楷體1" style:font-size-asian="16pt" style:font-size-complex="16pt"/>
    </style:style>
    <style:style style:name="P6" style:family="paragraph" style:parent-style-name="Standard" style:master-page-name="Standard">
      <style:paragraph-properties fo:line-height="0.3055in" fo:text-align="center" style:justify-single-word="false" style:page-number="auto"/>
    </style:style>
    <style:style style:name="T1" style:family="text">
      <style:text-properties style:font-name="標楷體" fo:font-size="22pt" style:font-name-asian="標楷體1" style:font-size-asian="22pt" style:font-size-complex="22pt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fo:font-size="16pt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更正通知</text:span></text:p>
      <text:p text:style-name="P1"/>
      <text:p text:style-name="Standard"><text:span text:style-name="T2">科技部公文 發文日期: 106年 12 月 12日</text:span></text:p>
      <text:p text:style-name="Standard"><text:span text:style-name="T2"><text:s text:c="11"/>發文文號: 科部工字第1061011848號</text:span></text:p>
      <text:p text:style-name="Standard"><text:span text:style-name="T2">已 於106年 12 月 12日 電子發文。</text:span></text:p>
      <text:p text:style-name="Standard"><text:span text:style-name="T2">茲因：</text:span></text:p>
      <text:p text:style-name="P3"><text:span text:style-name="T2">■補附附件「計畫徵求公告」，請以此份為準。</text:span></text:p>
      <text:p text:style-name="P2"/>
      <text:p text:style-name="P4"><text:span text:style-name="T2">承辦單位：工程司</text:span></text:p>
      <text:p text:style-name="P4"><text:span text:style-name="T2">承辦人員：張庭軒 <text:s/></text:span></text:p>
      <text:p text:style-name="P4"><text:span text:style-name="T2">聯絡電話：(02)2737-7437</text:span><text:bookmark text:name="_GoBack"/></text:p>
      <text:p text:style-name="P5"/>
      <text:p text:style-name="P4"><text:span text:style-name="T2">秘書處文書科</text:span></text:p>
      <text:p text:style-name="P4"><text:span text:style-name="T2">發文人員：劉佳玲 <text:s/></text:span></text:p>
      <text:p text:style-name="P4"><text:span text:style-name="T2">聯絡電話：(02)2737-7596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1" svg:font-family="'DejaVu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DejaVu Sans1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DejaVu Sans1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1" style:font-family-complex="'DejaVu Sans'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江雪月</meta:initial-creator>
    <dc:creator>劉佳玲</dc:creator>
    <meta:editing-cycles>2</meta:editing-cycles>
    <meta:print-date>2016-08-01T03:34:00</meta:print-date>
    <meta:creation-date>2017-12-13T01:36:00</meta:creation-date>
    <dc:date>2017-12-13T01:36:00</dc:date>
    <meta:editing-duration>PT2S</meta:editing-duration>
    <meta:generator>LibreOffice/4.3.7.2$Linux_X86_64 LibreOffice_project/430$Build-2</meta:generator>
    <meta:document-statistic meta:table-count="0" meta:image-count="0" meta:object-count="0" meta:page-count="1" meta:paragraph-count="12" meta:word-count="111" meta:character-count="178" meta:non-whitespace-character-count="15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